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omic Sans MS" svg:font-family="'Comic Sans MS'" style:font-family-generic="script"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elle1" style:family="table">
      <style:table-properties style:width="16.686cm" table:align="right"/>
    </style:style>
    <style:style style:name="Tabelle1.A" style:family="table-column">
      <style:table-column-properties style:column-width="16.686cm"/>
    </style:style>
    <style:style style:name="Tabelle1.A1" style:family="table-cell">
      <style:table-cell-properties fo:padding="0.097cm" fo:border="0.5pt solid #000000"/>
    </style:style>
    <style:style style:name="Tabelle1.A2" style:family="table-cell">
      <style:table-cell-properties fo:padding="0.097cm" fo:border-left="0.5pt solid #000000" fo:border-right="0.5pt solid #000000" fo:border-top="none" fo:border-bottom="0.5pt solid #000000"/>
    </style:style>
    <style:style style:name="P1" style:family="paragraph" style:parent-style-name="Table_20_Contents">
      <style:text-properties style:font-name="Comic Sans MS" fo:font-weight="bold" officeooo:rsid="001c2958" officeooo:paragraph-rsid="001a86c5" style:font-weight-asian="bold" style:font-weight-complex="bold"/>
    </style:style>
    <style:style style:name="P2" style:family="paragraph" style:parent-style-name="Table_20_Contents">
      <style:text-properties style:font-name="Comic Sans MS" officeooo:rsid="0019315f" officeooo:paragraph-rsid="001a86c5"/>
    </style:style>
    <style:style style:name="P3" style:family="paragraph" style:parent-style-name="Table_20_Contents">
      <style:text-properties style:font-name="Comic Sans MS" fo:font-weight="bold" officeooo:rsid="00310a1a" officeooo:paragraph-rsid="001a86c5" style:font-weight-asian="bold" style:font-weight-complex="bold"/>
    </style:style>
    <style:style style:name="P4" style:family="paragraph" style:parent-style-name="Table_20_Contents">
      <style:text-properties style:font-name="Comic Sans MS" fo:font-weight="normal" officeooo:rsid="0019315f" officeooo:paragraph-rsid="001a86c5" style:font-weight-asian="normal" style:font-weight-complex="normal"/>
    </style:style>
    <style:style style:name="P5" style:family="paragraph" style:parent-style-name="Table_20_Contents">
      <style:text-properties style:font-name="Comic Sans MS" officeooo:rsid="001a7a3c" officeooo:paragraph-rsid="001a86c5"/>
    </style:style>
    <style:style style:name="P6" style:family="paragraph" style:parent-style-name="Table_20_Contents">
      <style:text-properties style:font-name="Comic Sans MS" officeooo:rsid="003616a0" officeooo:paragraph-rsid="001a86c5"/>
    </style:style>
    <style:style style:name="P7" style:family="paragraph" style:parent-style-name="Table_20_Contents">
      <style:text-properties style:font-name="Comic Sans MS" officeooo:rsid="001c2958" officeooo:paragraph-rsid="001a86c5"/>
    </style:style>
    <style:style style:name="P8" style:family="paragraph" style:parent-style-name="Table_20_Contents">
      <style:paragraph-properties fo:text-align="left" style:justify-single-word="false"/>
      <style:text-properties style:font-name="Comic Sans MS" officeooo:rsid="001c2958" officeooo:paragraph-rsid="001a86c5"/>
    </style:style>
    <style:style style:name="P9" style:family="paragraph" style:parent-style-name="Table_20_Contents">
      <style:paragraph-properties fo:text-align="left" style:justify-single-word="false"/>
      <style:text-properties style:font-name="Comic Sans MS" officeooo:rsid="002d23f8" officeooo:paragraph-rsid="001a86c5"/>
    </style:style>
    <style:style style:name="P10"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2f14e3" officeooo:paragraph-rsid="001a86c5" style:font-size-asian="12pt" style:font-style-asian="normal" style:font-weight-asian="normal" style:font-size-complex="12pt" style:font-style-complex="normal" style:font-weight-complex="normal" style:text-overline-style="none" style:text-overline-color="font-color"/>
    </style:style>
    <style:style style:name="P11"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14ae0c" officeooo:paragraph-rsid="001a86c5" style:font-size-asian="12pt" style:font-style-asian="normal" style:font-weight-asian="normal" style:font-size-complex="12pt" style:font-style-complex="normal" style:font-weight-complex="normal" style:text-overline-style="none" style:text-overline-color="font-color"/>
    </style:style>
    <style:style style:name="P12"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1c2958" officeooo:paragraph-rsid="001a86c5" style:font-size-asian="12pt" style:font-style-asian="normal" style:font-weight-asian="normal" style:font-size-complex="12pt" style:font-style-complex="normal" style:font-weight-complex="normal" style:text-overline-style="none" style:text-overline-color="font-color"/>
    </style:style>
    <style:style style:name="P13"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25a940" officeooo:paragraph-rsid="001a86c5" style:font-size-asian="12pt" style:font-style-asian="normal" style:font-weight-asian="normal" style:font-size-complex="12pt" style:font-style-complex="normal" style:font-weight-complex="normal" style:text-overline-style="none" style:text-overline-color="font-color"/>
    </style:style>
    <style:style style:name="P14"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16e52e"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15"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291c44"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16"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2ba51f"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17"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25a940"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18"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14ae0c"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19"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15c1b5"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20"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25f3d9"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21" style:family="paragraph" style:parent-style-name="Table_20_Contents">
      <style:text-properties style:font-name="Comic Sans MS" officeooo:rsid="001b3119" officeooo:paragraph-rsid="001e0c29"/>
    </style:style>
    <style:style style:name="P22" style:family="paragraph" style:parent-style-name="Table_20_Contents">
      <style:text-properties fo:color="#000000" loext:opacity="100%" style:text-outline="false" style:text-line-through-style="none" style:text-line-through-type="none" style:font-name="Comic Sans MS" fo:font-size="12pt" fo:font-style="normal" fo:text-shadow="none" style:text-underline-style="none" fo:font-weight="normal" officeooo:rsid="0015c1b5"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23"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22684d"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24" style:family="paragraph" style:parent-style-name="Table_20_Contents">
      <style:text-properties fo:color="#000000" loext:opacity="100%" style:text-outline="false" style:text-line-through-style="none" style:text-line-through-type="none" style:font-name="Comic Sans MS" fo:font-size="12pt" fo:font-style="normal" fo:text-shadow="none" style:text-underline-style="none" fo:font-weight="normal" officeooo:rsid="0016e52e"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25"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157162"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26"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1909a4"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27" style:family="paragraph" style:parent-style-name="Table_20_Contents">
      <style:text-properties style:font-name="Comic Sans MS" officeooo:rsid="001e5fd4" officeooo:paragraph-rsid="001e0c29"/>
    </style:style>
    <style:style style:name="P28" style:family="paragraph" style:parent-style-name="Table_20_Contents">
      <style:text-properties style:font-name="Comic Sans MS" fo:font-weight="normal" officeooo:rsid="001b3119" officeooo:paragraph-rsid="001e0c29" style:font-weight-asian="normal" style:font-weight-complex="normal"/>
    </style:style>
    <style:style style:name="P29" style:family="paragraph" style:parent-style-name="Table_20_Contents">
      <style:text-properties style:font-name="Comic Sans MS" officeooo:rsid="001cf0c2" officeooo:paragraph-rsid="001e0c29"/>
    </style:style>
    <style:style style:name="P30" style:family="paragraph" style:parent-style-name="Table_20_Contents">
      <style:text-properties style:font-name="Comic Sans MS" officeooo:rsid="0021680e" officeooo:paragraph-rsid="001e0c29"/>
    </style:style>
    <style:style style:name="P31" style:family="paragraph" style:parent-style-name="Table_20_Contents">
      <style:text-properties style:font-name="Comic Sans MS" officeooo:rsid="0023080e" officeooo:paragraph-rsid="001e0c29"/>
    </style:style>
    <style:style style:name="P32" style:family="paragraph" style:parent-style-name="Table_20_Contents">
      <style:text-properties style:font-name="Comic Sans MS" officeooo:paragraph-rsid="001e0c29"/>
    </style:style>
    <style:style style:name="P33" style:family="paragraph" style:parent-style-name="Table_20_Contents">
      <style:text-properties style:text-line-through-style="none" style:text-line-through-type="none" style:font-name="Comic Sans MS" officeooo:rsid="0023e388" officeooo:paragraph-rsid="001e0c29"/>
    </style:style>
    <style:style style:name="P34" style:family="paragraph" style:parent-style-name="Table_20_Contents">
      <style:text-properties style:font-name="Comic Sans MS" officeooo:rsid="00261fe9" officeooo:paragraph-rsid="001e0c29"/>
    </style:style>
    <style:style style:name="P35" style:family="paragraph" style:parent-style-name="Table_20_Contents">
      <style:text-properties style:font-name="Comic Sans MS" officeooo:rsid="0028d13c" officeooo:paragraph-rsid="001e0c29"/>
    </style:style>
    <style:style style:name="P36" style:family="paragraph" style:parent-style-name="Table_20_Contents">
      <style:text-properties style:font-name="Comic Sans MS" officeooo:rsid="001fa30b" officeooo:paragraph-rsid="001e0c29"/>
    </style:style>
    <style:style style:name="P37" style:family="paragraph" style:parent-style-name="Table_20_Contents">
      <style:text-properties style:font-name="Comic Sans MS" officeooo:rsid="00275bea" officeooo:paragraph-rsid="001e0c29"/>
    </style:style>
    <style:style style:name="P38" style:family="paragraph" style:parent-style-name="Table_20_Contents">
      <style:text-properties style:font-name="Comic Sans MS" officeooo:rsid="002bb68d" officeooo:paragraph-rsid="001e0c29"/>
    </style:style>
    <style:style style:name="P39" style:family="paragraph" style:parent-style-name="Table_20_Contents">
      <style:text-properties style:text-line-through-style="none" style:text-line-through-type="none" style:font-name="Comic Sans MS" officeooo:rsid="0028d13c" officeooo:paragraph-rsid="001e0c29"/>
    </style:style>
    <style:style style:name="P40" style:family="paragraph" style:parent-style-name="Table_20_Contents">
      <style:text-properties style:font-name="Comic Sans MS" officeooo:rsid="0030897b" officeooo:paragraph-rsid="001e0c29"/>
    </style:style>
    <style:style style:name="P41" style:family="paragraph" style:parent-style-name="Table_20_Contents">
      <style:text-properties style:font-name="Comic Sans MS" fo:font-weight="normal" officeooo:rsid="0030897b" officeooo:paragraph-rsid="001e0c29" style:font-weight-asian="normal" style:font-weight-complex="normal"/>
    </style:style>
    <style:style style:name="P42" style:family="paragraph" style:parent-style-name="Table_20_Contents">
      <style:text-properties style:font-name="Comic Sans MS" fo:font-weight="bold" officeooo:rsid="0030897b" officeooo:paragraph-rsid="001e0c29" style:font-weight-asian="bold" style:font-weight-complex="bold"/>
    </style:style>
    <style:style style:name="P43" style:family="paragraph" style:parent-style-name="Table_20_Contents">
      <style:text-properties style:font-name="Comic Sans MS" fo:font-weight="normal" officeooo:rsid="002a44ad" officeooo:paragraph-rsid="001e0c29" style:font-weight-asian="normal" style:font-weight-complex="normal"/>
    </style:style>
    <style:style style:name="P44" style:family="paragraph" style:parent-style-name="Table_20_Contents">
      <style:text-properties style:font-name="Comic Sans MS" fo:font-weight="normal" officeooo:paragraph-rsid="001e0c29" style:font-weight-asian="normal" style:font-weight-complex="normal"/>
    </style:style>
    <style:style style:name="P45" style:family="paragraph" style:parent-style-name="Table_20_Contents">
      <style:text-properties style:font-name="Comic Sans MS" fo:font-weight="normal" officeooo:rsid="0023080e" officeooo:paragraph-rsid="001e0c29" style:font-weight-asian="normal" style:font-weight-complex="normal"/>
    </style:style>
    <style:style style:name="P46" style:family="paragraph" style:parent-style-name="Table_20_Contents">
      <style:text-properties style:font-name="Comic Sans MS" fo:font-weight="normal" officeooo:rsid="002bb68d" officeooo:paragraph-rsid="001e0c29" style:font-weight-asian="normal" style:font-weight-complex="normal"/>
    </style:style>
    <style:style style:name="P47" style:family="paragraph" style:parent-style-name="Table_20_Contents">
      <style:paragraph-properties fo:text-align="left" style:justify-single-word="false"/>
      <style:text-properties fo:color="#000000" loext:opacity="100%" style:text-outline="false" style:text-line-through-style="none" style:text-line-through-type="none" style:font-name="Comic Sans MS" fo:font-size="12pt" fo:font-style="normal" fo:text-shadow="none" style:text-underline-style="none" fo:font-weight="normal" officeooo:rsid="00204f22" officeooo:paragraph-rsid="001e0c29" style:font-size-asian="12pt" style:font-style-asian="normal" style:font-weight-asian="normal" style:font-size-complex="12pt" style:font-style-complex="normal" style:font-weight-complex="normal" style:text-overline-style="none" style:text-overline-color="font-color"/>
    </style:style>
    <style:style style:name="P48" style:family="paragraph" style:parent-style-name="Standard">
      <style:text-properties officeooo:paragraph-rsid="001a86c5"/>
    </style:style>
    <style:style style:name="T1" style:family="text">
      <style:text-properties officeooo:rsid="001ff386"/>
    </style:style>
    <style:style style:name="T2" style:family="text">
      <style:text-properties officeooo:rsid="002147c8"/>
    </style:style>
    <style:style style:name="T3" style:family="text">
      <style:text-properties officeooo:rsid="00204f22"/>
    </style:style>
    <style:style style:name="T4" style:family="text">
      <style:text-properties officeooo:rsid="0020ef57"/>
    </style:style>
    <style:style style:name="T5" style:family="text">
      <style:text-properties officeooo:rsid="0022b9cb"/>
    </style:style>
    <style:style style:name="T6" style:family="text">
      <style:text-properties officeooo:rsid="0023080e"/>
    </style:style>
    <style:style style:name="T7" style:family="text">
      <style:text-properties officeooo:rsid="0025438b"/>
    </style:style>
    <style:style style:name="T8" style:family="text">
      <style:text-properties officeooo:rsid="001fab35"/>
    </style:style>
    <style:style style:name="T9" style:family="text">
      <style:text-properties officeooo:rsid="001b466a"/>
    </style:style>
    <style:style style:name="T10" style:family="text">
      <style:text-properties fo:font-weight="bold" style:font-weight-asian="bold" style:font-weight-complex="bold"/>
    </style:style>
    <style:style style:name="T11" style:family="text">
      <style:text-properties fo:font-weight="bold" officeooo:rsid="00310a1a" style:font-weight-asian="bold" style:font-weight-complex="bold"/>
    </style:style>
    <style:style style:name="T12" style:family="text">
      <style:text-properties officeooo:rsid="001a7a3c"/>
    </style:style>
    <style:style style:name="T13" style:family="text">
      <style:text-properties fo:font-weight="bold" officeooo:rsid="003616a0" style:font-weight-asian="bold" style:font-weight-complex="bold"/>
    </style:style>
    <style:style style:name="T14" style:family="text">
      <style:text-properties officeooo:rsid="0036c45a"/>
    </style:style>
    <style:style style:name="T15" style:family="text">
      <style:text-properties fo:font-weight="bold" officeooo:rsid="0025438b" style:font-weight-asian="bold" style:font-weight-complex="bold"/>
    </style:style>
    <style:style style:name="T16" style:family="text">
      <style:text-properties fo:color="#000000" loext:opacity="100%" style:text-outline="false" style:text-line-through-style="none" style:text-line-through-type="none" fo:font-size="12pt" fo:font-style="normal" fo:text-shadow="none" style:text-underline-style="none" fo:font-weight="normal" officeooo:rsid="0025438b" style:font-size-asian="12pt" style:font-style-asian="normal" style:font-weight-asian="normal" style:font-size-complex="12pt" style:font-style-complex="normal" style:font-weight-complex="normal" style:text-overline-style="none" style:text-overline-color="font-color"/>
    </style:style>
    <style:style style:name="T17" style:family="text">
      <style:text-properties fo:color="#000000" loext:opacity="100%" style:text-outline="false" style:text-line-through-style="none" style:text-line-through-type="none" fo:font-size="12pt" fo:font-style="normal" fo:text-shadow="none" style:text-underline-style="none" fo:font-weight="normal" officeooo:rsid="0016e52e" style:font-size-asian="12pt" style:font-style-asian="normal" style:font-weight-asian="normal" style:font-size-complex="12pt" style:font-style-complex="normal" style:font-weight-complex="normal" style:text-overline-style="none" style:text-overline-color="font-color"/>
    </style:style>
    <style:style style:name="T18" style:family="text">
      <style:text-properties fo:color="#000000" loext:opacity="100%" style:text-outline="false" style:text-line-through-style="none" style:text-line-through-type="none"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T19" style:family="text">
      <style:text-properties fo:color="#000000" loext:opacity="100%" style:text-outline="false" style:text-line-through-style="none" style:text-line-through-type="none" fo:font-size="12pt" fo:font-style="normal" fo:text-shadow="none" style:text-underline-style="none" fo:font-weight="bold" style:font-size-asian="12pt" style:font-style-asian="normal" style:font-weight-asian="bold" style:font-size-complex="12pt" style:font-style-complex="normal" style:font-weight-complex="bold" style:text-overline-style="none" style:text-overline-color="font-color"/>
    </style:style>
    <style:style style:name="T20" style:family="text">
      <style:text-properties fo:color="#000000" loext:opacity="100%" style:text-outline="false" style:text-line-through-style="none" style:text-line-through-type="none" fo:font-size="12pt" fo:font-style="normal" fo:text-shadow="none" style:text-underline-style="none" fo:font-weight="normal" officeooo:rsid="001b3119" style:font-size-asian="12pt" style:font-style-asian="normal" style:font-weight-asian="normal" style:font-size-complex="12pt" style:font-style-complex="normal" style:font-weight-complex="normal" style:text-overline-style="none" style:text-overline-color="font-color"/>
    </style:style>
    <style:style style:name="T21" style:family="text">
      <style:text-properties fo:color="#000000" loext:opacity="100%" style:text-outline="false" style:text-line-through-style="none" style:text-line-through-type="none" fo:font-size="12pt" fo:font-style="normal" fo:text-shadow="none" style:text-underline-style="none" fo:font-weight="normal" officeooo:rsid="002f14e3" style:font-size-asian="12pt" style:font-style-asian="normal" style:font-weight-asian="normal" style:font-size-complex="12pt" style:font-style-complex="normal" style:font-weight-complex="normal" style:text-overline-style="none" style:text-overline-color="font-color"/>
    </style:style>
    <style:style style:name="T22" style:family="text">
      <style:text-properties officeooo:rsid="001c2958"/>
    </style:style>
    <style:style style:name="T23" style:family="text">
      <style:text-properties fo:font-weight="bold" officeooo:rsid="001fab35" style:font-weight-asian="bold" style:font-weight-complex="bold"/>
    </style:style>
    <style:style style:name="T24" style:family="text">
      <style:text-properties fo:font-weight="bold" officeooo:rsid="00157162" style:font-weight-asian="bold" style:font-weight-complex="bold"/>
    </style:style>
    <style:style style:name="T25" style:family="text">
      <style:text-properties officeooo:rsid="00157162"/>
    </style:style>
    <style:style style:name="T26" style:family="text">
      <style:text-properties officeooo:rsid="00310a1a"/>
    </style:style>
    <style:style style:name="T27" style:family="text">
      <style:text-properties officeooo:rsid="0025a940"/>
    </style:style>
    <style:style style:name="T28" style:family="text">
      <style:text-properties officeooo:rsid="00291c44"/>
    </style:style>
    <style:style style:name="T29" style:family="text">
      <style:text-properties officeooo:rsid="002ba51f"/>
    </style:style>
    <style:style style:name="T30" style:family="text">
      <style:text-properties fo:font-weight="bold" officeooo:rsid="002a7c92" style:font-weight-asian="bold" style:font-weight-complex="bold"/>
    </style:style>
    <style:style style:name="T31" style:family="text">
      <style:text-properties officeooo:rsid="002f14e3"/>
    </style:style>
    <style:style style:name="T32" style:family="text">
      <style:text-properties officeooo:rsid="001b037e"/>
    </style:style>
    <style:style style:name="T33" style:family="text">
      <style:text-properties fo:font-weight="bold" officeooo:rsid="001ff386" style:font-weight-asian="bold" style:font-weight-complex="bold"/>
    </style:style>
    <style:style style:name="T34" style:family="text">
      <style:text-properties officeooo:rsid="001bdb47"/>
    </style:style>
    <style:style style:name="T35" style:family="text">
      <style:text-properties fo:font-weight="bold" officeooo:rsid="0025a940" style:font-weight-asian="bold" style:font-weight-complex="bold"/>
    </style:style>
    <style:style style:name="T36" style:family="text">
      <style:text-properties fo:font-weight="bold" officeooo:rsid="0025f3d9" style:font-weight-asian="bold" style:font-weight-complex="bold"/>
    </style:style>
    <style:style style:name="T37" style:family="text">
      <style:text-properties officeooo:rsid="0015c1b5"/>
    </style:style>
    <style:style style:name="T38" style:family="text">
      <style:text-properties officeooo:rsid="001b3119"/>
    </style:style>
    <style:style style:name="T39" style:family="text">
      <style:text-properties fo:font-weight="bold" officeooo:rsid="0015c1b5" style:font-weight-asian="bold" style:font-weight-complex="bold"/>
    </style:style>
    <style:style style:name="T40" style:family="text">
      <style:text-properties officeooo:rsid="0028d13c"/>
    </style:style>
    <style:style style:name="T41" style:family="text">
      <style:text-properties officeooo:rsid="001cf0c2"/>
    </style:style>
    <style:style style:name="T42" style:family="text">
      <style:text-properties officeooo:rsid="00261fe9"/>
    </style:style>
    <style:style style:name="T43" style:family="text">
      <style:text-properties officeooo:rsid="001e5fd4"/>
    </style:style>
    <style:style style:name="T44" style:family="text">
      <style:text-properties officeooo:rsid="002a558a"/>
    </style:style>
    <style:style style:name="T45" style:family="text">
      <style:text-properties fo:font-weight="bold" officeooo:rsid="0028d13c" style:font-weight-asian="bold" style:font-weight-complex="bold"/>
    </style:style>
    <style:style style:name="T46" style:family="text">
      <style:text-properties officeooo:rsid="002f2ba2"/>
    </style:style>
    <style:style style:name="T47" style:family="text">
      <style:text-properties fo:font-weight="bold" officeooo:rsid="001e5fd4" style:font-weight-asian="bold" style:font-weight-complex="bold"/>
    </style:style>
    <style:style style:name="T48" style:family="text">
      <style:text-properties style:text-line-through-style="solid" style:text-line-through-type="single" officeooo:rsid="001e5fd4"/>
    </style:style>
    <style:style style:name="T49" style:family="text">
      <style:text-properties officeooo:rsid="0023e388"/>
    </style:style>
    <style:style style:name="T50" style:family="text">
      <style:text-properties officeooo:rsid="001fa30b"/>
    </style:style>
    <style:style style:name="T51" style:family="text">
      <style:text-properties officeooo:rsid="00275bea"/>
    </style:style>
    <style:style style:name="T52" style:family="text">
      <style:text-properties officeooo:rsid="0021680e"/>
    </style:style>
    <style:style style:name="T53" style:family="text">
      <style:text-properties style:text-line-through-style="none" style:text-line-through-type="none" officeooo:rsid="0023e388"/>
    </style:style>
    <style:style style:name="T54" style:family="text">
      <style:text-properties style:text-line-through-style="none" style:text-line-through-type="none" officeooo:rsid="00261fe9"/>
    </style:style>
    <style:style style:name="T55" style:family="text">
      <style:text-properties officeooo:rsid="0031e87c"/>
    </style:style>
    <style:style style:name="T56" style:family="text">
      <style:text-properties officeooo:rsid="0032e5cc"/>
    </style:style>
    <style:style style:name="T57" style:family="text">
      <style:text-properties officeooo:rsid="0036fe8d"/>
    </style:style>
    <style:style style:name="T58" style:family="text">
      <style:text-properties style:text-line-through-style="none" style:text-line-through-type="none" officeooo:rsid="0028d13c"/>
    </style:style>
    <style:style style:name="T59" style:family="text">
      <style:text-properties style:text-line-through-style="none" style:text-line-through-type="none" officeooo:rsid="002a44ad"/>
    </style:style>
    <style:style style:name="T60" style:family="text">
      <style:text-properties officeooo:rsid="0030897b"/>
    </style:style>
    <style:style style:name="T61" style:family="text">
      <style:text-properties fo:font-weight="bold" officeooo:rsid="0030897b" style:font-weight-asian="bold" style:font-weight-complex="bold"/>
    </style:style>
    <style:style style:name="T62" style:family="text">
      <style:text-properties fo:font-weight="bold" officeooo:rsid="0032e5cc" style:font-weight-asian="bold" style:font-weight-complex="bold"/>
    </style:style>
    <style:style style:name="T63" style:family="text">
      <style:text-properties officeooo:rsid="00206c28"/>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le1" table:style-name="Tabelle1">
        <table:table-column table:style-name="Tabelle1.A"/>
        <table:table-row>
          <table:table-cell table:style-name="Tabelle1.A1" office:value-type="string">
            <text:p text:style-name="P1"><text:span text:style-name="T1">Gedenktag </text:span><text:span text:style-name="T2">von Hiroshima und </text:span><text:span text:style-name="T1">Nagasaki </text:span><text:span text:style-name="T2">am </text:span><text:span text:style-name="T1">9.8</text:span>.2026 <text:span text:style-name="T3">in Nettetal-Breyell </text:span><text:span text:style-name="T4">am Lambertiturm. </text:span><text:span text:style-name="T5">Text </text:span><text:span text:style-name="T2">von </text:span><text:span text:style-name="T3">Schüler:innen aus der </text:span>Klasse 9a der <text:span text:style-name="T4">Städtischen </text:span>Gesamtschule Nettetal <text:span text:style-name="T2">und </text:span><text:span text:style-name="T4">ihrer </text:span>Klassenlehrerin Julietta Breuer.</text:p>
            <text:p text:style-name="P1">Sprecher:innen: <text:span text:style-name="T6">Paula, </text:span><text:span text:style-name="T7">Sören, </text:span><text:span text:style-name="T1">Leonie </text:span><text:span text:style-name="T8">(9a)</text:span><text:span text:style-name="T1"> und Vanesa </text:span><text:span text:style-name="T8">(Jg.12)</text:span></text:p>
            <text:p text:style-name="P1"/>
          </table:table-cell>
        </table:table-row>
        <table:table-row>
          <table:table-cell table:style-name="Tabelle1.A2" office:value-type="string">
            <text:p text:style-name="P2">Eine gewaltfreie Gesellschaft ist ein Ziel, das wir in Deutschland verfolgen.</text:p>
            <text:p text:style-name="P2">E<text:span text:style-name="T9">i</text:span><text:span text:style-name="T7">ne gewaltfreie Gesellschaft ist die Grundlage für </text:span>soziale Gerechtigkeit und <text:span text:style-name="T7">für </text:span><text:span text:style-name="T10">Frieden – </text:span><text:span text:style-name="T11">PEACE!</text:span></text:p>
            <text:p text:style-name="P3"/>
            <text:p text:style-name="P4"><text:span text:style-name="T12">Ein friedliches Miteinander ist auch ein zentrales Ziel der Schule</text:span><text:span text:style-name="T9">n</text:span><text:span text:style-name="T12"> in NRW.</text:span></text:p>
            <text:p text:style-name="P5">Die Verfassung des Landes NRW fördert die Erziehung im Geiste der Menschlichkeit und der <text:span text:style-name="T10">F</text:span><text:span text:style-name="T13">RIEDENSGESINNUNG</text:span>.</text:p>
            <text:p text:style-name="P5"/>
            <text:p text:style-name="P6">In diesem Sinne <text:span text:style-name="T1">betonte </text:span>der Nettetaler Bürgermeister, Christian Küsters, 2024 <text:span text:style-name="T1">bei der Gedenkveranstaltung „Ma</text:span><text:span text:style-name="T2">y</text:span><text:span text:style-name="T1">ors for Peace“, der Tag sei <text:s/>- Zitat – „ein Aufruf zum Handeln“.</text:span></text:p>
            <text:p text:style-name="P6"/>
            <text:p text:style-name="P6">Und Handeln, im Sinne der Friedensgesinnung, das können wir Kinder und Jugendliche AUCH:</text:p>
            <text:p text:style-name="P2"><text:span text:style-name="T12">Wir</text:span> <text:span text:style-name="T7">Jugendliche </text:span>werden von klein auf <text:span text:style-name="T14">an </text:span>auf vielfältige Weise dazu erzogen, <text:span text:style-name="T15">friedlich</text:span><text:span text:style-name="T7"> miteinander zusammenzuleben und </text:span>Gewalt zu <text:span text:style-name="T7">vermeiden.</text:span></text:p>
            <text:p text:style-name="P7"><text:span text:style-name="T7">V</text:span>on klein auf <text:span text:style-name="T7">lernen wir, </text:span><text:span text:style-name="T16">dass </text:span><text:span text:style-name="T17">Gewalt S</text:span><text:span text:style-name="T18">treit</text:span><text:span text:style-name="T17"> noch </text:span><text:span text:style-name="T16">verschlimmert und zu einer </text:span><text:span text:style-name="T18"><text:s/>sogenannten „</text:span><text:span text:style-name="T19">Spirale der Gewalt“</text:span><text:span text:style-name="T18"> </text:span><text:span text:style-name="T16">führt, dass </text:span><text:span text:style-name="T18">Gewalt </text:span><text:span text:style-name="T16">also i</text:span><text:span text:style-name="T18">mmer </text:span><text:span text:style-name="T16">weiter </text:span><text:span text:style-name="T18">neue Gewalt </text:span><text:span text:style-name="T16">provoziert.</text:span></text:p>
            <text:p text:style-name="P8"><text:span text:style-name="T16">Von klein auf hören wir die</text:span><text:span text:style-name="T18"> wichtigsten Regeln: </text:span>Gewalt ist NIE eine Lösung! </text:p>
            <text:p text:style-name="P9">Oder wir hören: <text:span text:style-name="T20">Wir lösen Streit mit Worten! </text:span><text:span text:style-name="T21"><text:s/></text:span></text:p>
            <text:p text:style-name="P10"/>
            <text:p text:style-name="P11">Wenn wir als Kinder streiten, wenden wir uns <text:span text:style-name="T22">zunächst</text:span> <text:span text:style-name="T23">a</text:span><text:span text:style-name="T10">n </text:span><text:span text:style-name="T24">Dritte,</text:span><text:span text:style-name="T25">an </text:span>Erwachsene, uns zu helfen, für uns zu vermitteln, <text:span text:style-name="T8">z</text:span><text:span text:style-name="T22">um Beispiel </text:span>an <text:s/><text:span text:style-name="T22">Elternteile, an </text:span>ältere Geschwister, an Kindergärtner:innen <text:span text:style-name="T26">oder </text:span>an Lehrpersonen. Sie haben die Funktion von <text:span text:style-name="T10">Streitschlichtern</text:span>.</text:p>
            <text:p text:style-name="P11"/>
            <text:p text:style-name="P12"><text:span text:style-name="T25">An weiterführenden Schulen, zum Beispiel auch an unserer Schule, können wir uns dann - <text:s/>in etwas höheren Klassen – selber zu </text:span><text:span text:style-name="T24">Streitschlichter:</text:span><text:span text:style-name="T11">innen</text:span><text:span text:style-name="T25"> ausbilden lassen. </text:span><text:span text:style-name="T27">Dann haben wir in den Pausen Sprechstunden; Schülerinnen und Schüler, die sich auf dem Schulhof streiten, können zu uns kommen, und wir versuchen, </text:span><text:span text:style-name="T26">ihre </text:span><text:span text:style-name="T27">Problem</text:span><text:span text:style-name="T26">e</text:span><text:span text:style-name="T27"> zu lösen.</text:span></text:p>
            <text:p text:style-name="P13"/>
            <text:p text:style-name="P14"><text:span text:style-name="T22">Streit zu schlichten und zu lösen lernen wir in den Jahren zuvor schon im sogenannten </text:span><text:s/><text:span text:style-name="T10">Klassenrat.</text:span><text:span text:style-name="T22"> </text:span><text:span text:style-name="T2">Er</text:span> findet einmal in der Woche <text:s/><text:span text:style-name="T22">eine Schulstunde lang </text:span>statt <text:span text:style-name="T2">und wird</text:span><text:span text:style-name="T28"> von </text:span><text:span text:style-name="T4">fünf</text:span><text:span text:style-name="T28"> Schülerinnen und Schülern aus </text:span><text:span text:style-name="T22">einer</text:span><text:span text:style-name="T28"> Klasse </text:span><text:span text:style-name="T2">geleitet</text:span><text:span text:style-name="T28">:</text:span></text:p>
            <text:p text:style-name="P15">das sind </text:p>
            <text:p text:style-name="P15"><text:soft-page-break/>- die beiden Klassensprecher oder Klassensprecherinnen </text:p>
            <text:p text:style-name="P15">- und noch weitere <text:span text:style-name="T4">drei</text:span> Schüler:innen, die <text:span text:style-name="T29">auch von der Klasse</text:span> in das Amt gewählt w<text:span text:style-name="T14">orden sind</text:span>.</text:p>
            <text:p text:style-name="P15">Wir schreiben unsere Probleme <text:span text:style-name="T22">und Konflikte, </text:span><text:s/>aber auch Lob und Verbesserungsvorschläge auf Zettel.</text:p>
            <text:p text:style-name="P15"><text:span text:style-name="T22">D</text:span><text:span text:style-name="T29">iese Zettel </text:span>werfen <text:span text:style-name="T29">wir in </text:span><text:span text:style-name="T26">einen</text:span><text:span text:style-name="T22"> Klassen</text:span><text:span text:style-name="T4">rat</text:span><text:span text:style-name="T22">-</text:span><text:span text:style-name="T29">Briefkasten.</text:span></text:p>
            <text:p text:style-name="P15"><text:span text:style-name="T22">In der Klassen</text:span>ratsstunde<text:span text:style-name="T14">n</text:span> <text:span text:style-name="T22">werden die Zettel vorgelesen</text:span> und besprochen.</text:p>
            <text:p text:style-name="P16">Und das geht so:</text:p>
            <text:p text:style-name="P15">Bei einem Streit setzen sich die streitenden Parteien nach vorne auf Stühlen <text:span text:style-name="T22">gegenüber </text:span>und tragen nacheinander <text:span text:style-name="T10">ihre Sichtweisen</text:span> vor.</text:p>
            <text:p text:style-name="P15">Dann werden <text:span text:style-name="T10">Zeugen</text:span> aus dem Plenum gehört.</text:p>
            <text:p text:style-name="P15">Und dann <text:span text:style-name="T27">diskutieren </text:span>wir mit der ganzen Klasse <text:span text:style-name="T27">darüber und </text:span>bemühen uns, eine Lösung zu finden:</text:p>
            <text:p text:style-name="P17">eine Vereinbarung -</text:p>
            <text:p text:style-name="P15">einen Vertrag - </text:p>
            <text:p text:style-name="P17">eine Abmachung <text:span text:style-name="T26">wird </text:span><text:span text:style-name="T28">unterschr</text:span><text:span text:style-name="T26">ie</text:span><text:span text:style-name="T28">ben,</text:span></text:p>
            <text:p text:style-name="P15">oder eine Strafe <text:span text:style-name="T14">wird angenommen</text:span>, das kann zum Beispiel sein,</text:p>
            <text:p text:style-name="P17">ein<text:span text:style-name="T28">en </text:span><text:s/>Entschuldigungsbrief <text:span text:style-name="T28">zu schreiben.</text:span></text:p>
            <text:p text:style-name="P17"/>
            <text:p text:style-name="P15">Wenn wir keine Einigung finden und uns überhaupt nicht leiden können, dann versuchen wir „<text:span text:style-name="T10">K</text:span><text:span text:style-name="T11">RIEG</text:span><text:span text:style-name="T10">“ </text:span>zu vermeiden, dann unterschr<text:span text:style-name="T14">ei</text:span>ben wir, dass wir uns aus dem Weg gehen und dadurch meiden, uns zu nahe zu kommen.</text:p>
            <text:p text:style-name="P15"/>
            <text:p text:style-name="P17"><text:span text:style-name="T22">Auch lernen wir, </text:span>sensibel <text:span text:style-name="T22">zu werden</text:span> und <text:s/>zu spüren, wenn wir aggressiv werden. </text:p>
            <text:p text:style-name="P17">Dann sollten wir unsere Aggressionen <text:span text:style-name="T10">abreagieren</text:span>, indem wir zum Beispiel eine Runde über den Schulhof laufen - </text:p>
            <text:p text:style-name="P17">oder das sogenannte „<text:span text:style-name="T10">Atemquadrat anwe</text:span><text:span text:style-name="T30">n</text:span><text:span text:style-name="T10">den</text:span>“:</text:p>
            <text:p text:style-name="P17">– ruhig einatmen – halten – ruhig ausatmen – <text:span text:style-name="T4">ha</text:span><text:span text:style-name="T8">l</text:span><text:span text:style-name="T4">te</text:span><text:span text:style-name="T8">n</text:span><text:span text:style-name="T4"> - </text:span><text:s/>um runter zu kommen.</text:p>
            <text:p text:style-name="P17"/>
            <text:p text:style-name="P18"><text:span text:style-name="T31">I</text:span><text:span text:style-name="T32">mmer wieder <text:s/></text:span><text:span text:style-name="T31">lernen wir, </text:span><text:span text:style-name="T10">Kompromisse </text:span><text:span text:style-name="T32">zu </text:span>finden <text:span text:style-name="T1">und </text:span><text:span text:style-name="T33">ICH-Botschaften</text:span><text:span text:style-name="T1"> zu formulieren.</text:span></text:p>
            <text:p text:style-name="P18"><text:span text:style-name="T27">D</text:span><text:span text:style-name="T34">ie zwei </text:span><text:span text:style-name="T27">S</text:span><text:span text:style-name="T34">treitparteien </text:span><text:span text:style-name="T27">sollten immer aufeinander </text:span><text:span text:style-name="T35">zugehen</text:span><text:span text:style-name="T27"> und sich auf einer </text:span><text:span text:style-name="T35">Brücke </text:span><text:span text:style-name="T27">in der Mitte </text:span><text:span text:style-name="T34">treffen, </text:span><text:span text:style-name="T27">damit niemand bloßgestellt wird und es nur zwei Gewinner gibt - … also sogenannte </text:span><text:span text:style-name="T35">WIN-WIN-Situationen </text:span><text:span text:style-name="T27">schaffen; </text:span><text:span text:style-name="T4">a</text:span><text:span text:style-name="T26">lso Situationen, </text:span><text:span text:style-name="T31">die niemanden bloßstell</text:span><text:span text:style-name="T4">en</text:span><text:span text:style-name="T31"> oder </text:span><text:span text:style-name="T26">gar </text:span><text:span text:style-name="T31">demütig</text:span><text:span text:style-name="T4">en</text:span><text:span text:style-name="T31">.</text:span></text:p>
            <text:p text:style-name="P18"/>
            <text:p text:style-name="P19">Wir lernen an der Schule, dass <text:span text:style-name="T10">jedes Menschenleben </text:span><text:span text:style-name="T36">den gleichen </text:span><text:span text:style-name="T10">Wert </text:span>ha<text:span text:style-name="T4">t.</text:span></text:p>
            <text:p text:style-name="P20"><text:span text:style-name="T4">D</text:span>eswegen lernen wir, die Meinung anderer Menschen <text:span text:style-name="T37">zu akzeptieren - </text:span></text:p>
            <text:p text:style-name="P20">und wir lernen, Menschen mit <text:span text:style-name="T10">Respekt </text:span>und Anstand zu begegnen.</text:p>
            <text:p text:style-name="P20"><text:span text:style-name="T10">Freundlichsein </text:span>ist wichtig!</text:p>
            <text:p text:style-name="P20"/>
            <text:p text:style-name="P20">Wir lernen, <text:s/>die „<text:span text:style-name="T10">Goldene Regel</text:span>“ anzuwenden, <text:span text:style-name="T8">die</text:span><text:span text:style-name="T31"> besagt, dass wir </text:span>jeden so behandeln <text:span text:style-name="T7">sollten</text:span>, wie wir selber gerne behandelt werden wollen.</text:p>
            <text:p text:style-name="P20"><text:soft-page-break/></text:p>
            <text:p text:style-name="P21">So weit – so gut. - Denken wir! - <text:span text:style-name="T8">[PAUSE]</text:span></text:p>
            <text:p text:style-name="P21">Und dann sehen wir in den Nachrichten, wie in einem <text:span text:style-name="T10">demokratisch gewählten Parlament die Abgeordneten aufeinander losgehen</text:span>.</text:p>
            <text:p text:style-name="P21">Dann erleben wir, wie die angeblichen „Supermänner“ der Welt es nicht miteinander geregelt bekommen - und sich gegenseitig <text:span text:style-name="T7">den</text:span> Krieg erklären.</text:p>
            <text:p text:style-name="P22">Es werden viel zu viele Menschenleben riskiert, nur um Macht zu bekommen </text:p>
            <text:p text:style-name="P23">und d<text:span text:style-name="T37">as wirkt sich auf die ganze Welt aus.</text:span></text:p>
            <text:p text:style-name="P23"/>
            <text:p text:style-name="P24">Kriege kosten <text:span text:style-name="T11">SO VIELE</text:span> Menschenleben!</text:p>
            <text:p text:style-name="P18">Menschen sterben, Menschen verlieren ihre Famili<text:span text:style-name="T25">e, </text:span>Menschen verlieren ihr Zuhause.</text:p>
            <text:p text:style-name="P25">Krieg kann eine <text:span text:style-name="T11">EWIGE</text:span><text:span text:style-name="T26"> SCHLEIFE</text:span> sein und kein Ende finden: </text:p>
            <text:p text:style-name="P26">vier Jahre Ukraine-<text:span text:style-name="T38">Krieg, </text:span><text:span text:style-name="T8">der j</text:span>etzt schon länger <text:span text:style-name="T8">dauert </text:span>als der <text:span text:style-name="T4">E</text:span>rste <text:span text:style-name="T38">Weltkrieg!</text:span></text:p>
            <text:p text:style-name="P18">Das Schlimmste ist, <text:span text:style-name="T10">dass „Unsch</text:span><text:span text:style-name="T39">ul</text:span><text:span text:style-name="T10">dige“ sterben</text:span>, <text:s/>die mit dem Krieg nichts zu tun haben, <text:span text:style-name="T37">die keine direkte Verbindung mit dem auslösenden Probleme haben.</text:span></text:p>
            <text:p text:style-name="P18"/>
            <text:p text:style-name="P25">Alles Materielle ist ersetzbar, aber ein Menschenleben nicht. </text:p>
            <text:p text:style-name="P25"/>
            <text:p text:style-name="P23">Die Konsequenzen der Kriege spüren wir auch bei uns:</text:p>
            <text:p text:style-name="P25">Viele Menschen verlieren ihre Heimat und wandern deshalb in andere Länder aus.</text:p>
            <text:p text:style-name="P27">Ein Schüler aus unserer Klasse sagt:</text:p>
            <text:p text:style-name="P27">„Ich habe Angst davor, dass Russland <text:span text:style-name="T10">Atomwaffen </text:span>haben könnte, die es auf Europa abfeuern könnte und dass die USA uns nicht mehr unterstützt und dann die Wehrpflicht wegen der mangelnden Soldaten kommt und ich für Deutschland kämpfen muss.“</text:p>
            <text:p text:style-name="P27"/>
            <text:p text:style-name="P28"><text:span text:style-name="T40">Ja, </text:span>dieses <text:span text:style-name="T10">Drohen mit Atomwaffen </text:span><text:span text:style-name="T40">weckt die Angst. </text:span><text:span text:style-name="T41">Nicht zu fassen.</text:span></text:p>
            <text:p text:style-name="P29">Wir fühlen uns ja nicht mehr richtig ernst genommen.</text:p>
            <text:p text:style-name="P29">Wir <text:span text:style-name="T42">Jugendliche, die wir uns seit wir denken können, stets darum </text:span>bemühen, <text:span text:style-name="T43"><text:s/>S</text:span>treit <text:span text:style-name="T43">zu schlichten und </text:span>friedlich zu regeln, müssen dann fassungslos mit ansehen, wie die sogenannten „Supermänner“, <text:span text:style-name="T43">die sogenannten „Weltmächte“</text:span> <text:s/>es nicht miteinander – im wahrsten Sinne des Wortes - <text:s/><text:span text:style-name="T8">ge</text:span><text:span text:style-name="T26">– REGELT </text:span>bekommen, sich gegenseitig den Krieg erklären und wir<text:span text:style-name="T10"> wieder </text:span>mit der furchtbaren <text:span text:style-name="T10">Angst vor einem Atomkrieg </text:span>leben müssen.</text:p>
            <text:p text:style-name="P29"/>
            <text:p text:style-name="P30"><text:span text:style-name="T8">Ein Schüler meint: </text:span>„<text:span text:style-name="T10">Ich</text:span> hab`jedoch <text:span text:style-name="T10">keine</text:span> Angst, dass so was noch einmal passiert, weil ich hoffe, dass die Politiker vernünftiger als damals sind und somit keinen Atomkrieg auslösen werden.“ </text:p>
            <text:p text:style-name="P31"><text:span text:style-name="T42">Das ist </text:span><text:span text:style-name="T44">aber </text:span><text:span text:style-name="T40">eine </text:span><text:span text:style-name="T45">einzelne,</text:span><text:span text:style-name="T40"> </text:span><text:span text:style-name="T42">sehr optimistisch</text:span><text:span text:style-name="T40">e Ansicht. </text:span><text:span text:style-name="T8">Eine andere Schülerin denkt:</text:span></text:p>
            <text:p text:style-name="P31">„Wenn man so etwas, <text:span text:style-name="T42">also so eine Dokumentation über Hiroshima sieht</text:span>, denkt man, ja, das ist schon lange her, passiert uns schon nicht, aber so etwas passiert ganz <text:soft-page-break/>plötzlich, das kann man nicht voraussehen ….“ </text:p>
            <text:p text:style-name="P31"/>
            <text:p text:style-name="P32"><text:span text:style-name="T46">Ein anderer Mitschüler meint: „</text:span><text:span text:style-name="T43">Ich habe gedacht, dass die Atombomben für </text:span><text:span text:style-name="T47">Japan</text:span><text:span text:style-name="T43">, also Hiroshima und Nagasaki gedacht waren. Aber das stimmt ja nicht!Sie sollten ursprünglich auf</text:span><text:span text:style-name="T47"> D</text:span><text:span text:style-name="T11">EUTSCHLAND !, AUF UNS! </text:span><text:span text:style-name="T43">abgeworfen werden! </text:span><text:span text:style-name="T48"><text:s text:c="2"/></text:span><text:span text:style-name="T43">Es hätte </text:span><text:span text:style-name="T11">UNS</text:span><text:span text:style-name="T47"> </text:span><text:span text:style-name="T43">treffen sollen.</text:span></text:p>
            <text:p text:style-name="P32"/>
            <text:p text:style-name="P32">„<text:span text:style-name="T6">Was wäre passiert, wenn die Atombomben auf Deutschland geflogen wären?“</text:span></text:p>
            <text:p text:style-name="P32">„<text:span text:style-name="T49">Viele Menschen hier bei uns würden dann gar nicht leben, weil ja ihre Vorfahren ausgelöscht wurden …“</text:span></text:p>
            <text:p text:style-name="P32"/>
            <text:p text:style-name="P27">„<text:span text:style-name="T50">Der Atombombenabwurf hätte nie passieren dürfen!“ </text:span></text:p>
            <text:p text:style-name="P32"><text:span text:style-name="T40">Sehr v</text:span><text:span text:style-name="T51">iele von uns </text:span><text:span text:style-name="T40">haben </text:span><text:span text:style-name="T52">Angst vor Atomwaffen. Die Zerstörung und der Schmerz ist viel zu viel. Die Hunderttausende</text:span><text:span text:style-name="T14">n</text:span><text:span text:style-name="T52"> Atomtote … </text:span><text:span text:style-name="T53">um zu zeigen, wer der Stärkere ist von den Staaten.</text:span></text:p>
            <text:p text:style-name="P33"/>
            <text:p text:style-name="P34">Der Atomblitz tötete <text:span text:style-name="T10">mit einem Schlag </text:span>Tausende von Menschen, so schnell und so viele wie noch nie zuvor.</text:p>
            <text:p text:style-name="P34"/>
            <text:p text:style-name="P30">„Ich finde es schrecklich, dass so viele Menschen noch Jahre später sterben und leiden mussten. Der atomare Krieg ist eine schlimme Sache. <text:span text:style-name="T54">Der Menschheit wurde die Möglichkeit des eigenen Untergangs bewusst!“</text:span></text:p>
            <text:p text:style-name="P30">„<text:span text:style-name="T49">Ich finde es am schlimmsten, dass die Menschen, die die Atombomben zunächst überlebt hatten, dann einen sehr qualvollen und langsamen Tod starben.“</text:span></text:p>
            <text:p text:style-name="P30"/>
            <text:p text:style-name="P35">Der Krieg <text:span text:style-name="T55">in</text:span> <text:span text:style-name="T44">Asien wurde <text:s/></text:span><text:span text:style-name="T55">zwar </text:span>beendet, aber <text:span text:style-name="T44">er war </text:span>noch nicht vorbei, </text:p>
            <text:p text:style-name="P35">denn Menschen <text:span text:style-name="T44">starben - </text:span>sterben <text:s/>- an den <text:span text:style-name="T10">Spätfolgen</text:span> der Strahlung.</text:p>
            <text:p text:style-name="P35"><text:span text:style-name="T46">Und d</text:span>ie Zivilbevölkerung hat <text:s/>– wie immer - <text:span text:style-name="T46">a</text:span>m längsten unter dem Krieg zu leiden. </text:p>
            <text:p text:style-name="P35"/>
            <text:p text:style-name="P36">„Ich kann mir nichts Schlimmeres vorstellen, </text:p>
            <text:p text:style-name="P36">als einen langsamen und endlosen Tod zu erleben - </text:p>
            <text:p text:style-name="P36">und dann, Generationen später, <text:span text:style-name="T10">keine Entschuldigung </text:span>zu bekommen.“ </text:p>
            <text:p text:style-name="P36"/>
            <text:p text:style-name="P32"><text:span text:style-name="T51">Alle von uns finden es schlimm, </text:span><text:span text:style-name="T43">dass die Amerikaner den Bombenabwurf </text:span><text:span text:style-name="T47">schönreden,</text:span><text:span text:style-name="T43"> indem sie behaupten, dass sie dadurch 500.000 Menschenleben gerettet haben.“ </text:span></text:p>
            <text:p text:style-name="P27">Das sind <text:span text:style-name="T10">unbewiesene </text:span>Tatsachen, <text:span text:style-name="T40">mit denen sie ihre Bombardierungen rechtfertigen. </text:span>Die Zahl <text:span text:style-name="T56">500.000 </text:span>wurde erfunden <text:span text:style-name="T51">und im Unterricht </text:span><text:span text:style-name="T56">in Amerika</text:span><text:span text:style-name="T51"> </text:span></text:p>
            <text:p text:style-name="P37"><text:span text:style-name="T56">gelehrt </text:span>und in den Medien propagiert.</text:p>
            <text:p text:style-name="P37"/>
            <text:p text:style-name="P38">Andere vertreten die Ansicht, Japan habe sowieso schon kurz vor der Kapitulation gestanden.</text:p>
            <text:p text:style-name="P38">Bis heute wird darüber noch kontrovers debattiert!</text:p>
            <text:p text:style-name="P38"><text:soft-page-break/></text:p>
            <text:p text:style-name="P38">Auch die <text:span text:style-name="T10">Fotos</text:span> <text:span text:style-name="T46">von Hiroshima und Nagasaki </text:span><text:s/>wurden „<text:span text:style-name="T10">schön montiert</text:span>“ und zensiert.</text:p>
            <text:p text:style-name="P38"><text:span text:style-name="T46">Denn a</text:span>uf den Fotos fehlen die Toten – fehlen die verstrahlten Leichen – </text:p>
            <text:p text:style-name="P38">Die Toten bleiben unsichtbar.</text:p>
            <text:p text:style-name="P38"/>
            <text:p text:style-name="P38"><text:span text:style-name="T46">So wurde von der USA </text:span><text:s/>wurde die Vorstellung propagiert, dass sich mit der modernsten Waffe der Welt ein <text:s/>„sauberer akzeptabler Krieg“ führen lasse.</text:p>
            <text:p text:style-name="P31"><text:span text:style-name="T51">Alle von </text:span>uns verstehen es überhaupt nicht, dass der <text:span text:style-name="T10">Pilot </text:span>von Hiroshima, der die 4 Tonnen schwere „Little boy“ <text:span text:style-name="T51">mit de</text:span><text:span text:style-name="T57">m</text:span><text:span text:style-name="T51"> B-29-Bomber </text:span>um 8.15 Uhr <text:span text:style-name="T51">japanische </text:span>Ortszeit abwarf, <text:span text:style-name="T40">KEINE REUE</text:span><text:span text:style-name="T10"> </text:span>gezeigt hat.</text:p>
            <text:p text:style-name="P31"/>
            <text:p text:style-name="P38">Bis heute wurde keine Entschuldigung ausgesprochen, weil <text:span text:style-name="T46">angeblich </text:span>die Absicht bestanden habe, so viele Menschenleben wie möglich zu retten. </text:p>
            <text:p text:style-name="P31">„Dass der <text:span text:style-name="T40">Pilot des B-29-Bombers - </text:span><text:s text:c="2"/><text:span text:style-name="T40">er hieß Paul Tibbets</text:span> <text:s/>- auch <text:span text:style-name="T10">stolz </text:span>darauf ist, ist doch unmenschlich!“ <text:span text:style-name="T58">Er betrachtet die „Mission“, </text:span><text:span text:style-name="T59">also den Abwurf der Bombe als notwendige militärische Entscheidung.</text:span></text:p>
            <text:p text:style-name="P39"/>
            <text:p text:style-name="P32"><text:span text:style-name="T60">Angesichts dieser Tatsachen, sind wir davon überzeugt, dass die Mächtigen der Welt </text:span><text:span text:style-name="T61">nicht immer die beste</text:span><text:span text:style-name="T62">n</text:span><text:span text:style-name="T60"> Entscheidungen treffen. Vor allem nicht, wenn wir in demokratischen Staaten so erzogen werden, wie wir es eingangs geschildert haben.</text:span></text:p>
            <text:p text:style-name="P40"/>
            <text:p text:style-name="P40">Ehrlich gesagt, die Politiker:innen sollten auch darauf hören, was die Mehrheit der Jugend möchte. Unser Schulleiter, Herr Dr. Gielkens, <text:s/>jedenfalls tut das! - </text:p>
            <text:p text:style-name="P40">In seiner Abitur-Rede von letzter Woche Freitag appellierte an den 13. Jahrgang:</text:p>
            <text:p text:style-name="P41">„Macht etwas aus euren Potentialen und Möglichkeiten, verbessert die Welt und zeigt uns, den Erwachsenen, wie es besser geht!“</text:p>
            <text:p text:style-name="P42"/>
            <text:p text:style-name="P40">Wir sind zwar noch nicht in der 13, sondern erst im neunten Jahrgang, aber wir fühlen uns auch schon angesprochen!</text:p>
            <text:p text:style-name="P43"><text:span text:style-name="T61">Denn w</text:span><text:span text:style-name="T10">ir,</text:span> <text:span text:style-name="T60">die Klasse 9a der Gesamtschule Nettetal, </text:span>stimmen der Auffassung von Albert Einstein zu:</text:p>
            <text:p text:style-name="P43">„Die Zeit ist gekommen, in der der Mensch den Krieg aufgeben muss.</text:p>
            <text:p text:style-name="P43">Es ist nicht länger rational, internationale Probleme durch Krieg zu lösen.“</text:p>
            <text:p text:style-name="P43"/>
            <text:p text:style-name="P44"><text:span text:style-name="T6">Und wenn die </text:span><text:span text:style-name="T60">Supermächte</text:span><text:span text:style-name="T6"> ihre Fehler nicht einseh</text:span><text:span text:style-name="T60">en</text:span><text:span text:style-name="T6">, dann müssen wir, die anderen Länder, <text:s/>dafür sorgen, <text:s/></text:span><text:span text:style-name="T60"><text:s/>Hiroshima und Nagasaki </text:span><text:span text:style-name="T6">nicht zu vergessen.</text:span></text:p>
            <text:p text:style-name="P45">Und das tun wir, indem wir heute <text:span text:style-name="T3">am 9. </text:span><text:span text:style-name="T63">A</text:span><text:span text:style-name="T3">ugust 2026 </text:span>an der Gedenkveranstaltung <text:s/><text:span text:style-name="T3">für Hiroshima und Nagasaki hier in Breyell am Lambertiturm </text:span>teilnehmen.</text:p>
            <text:p text:style-name="P45"/>
            <text:p text:style-name="P43">Hiroshima ist die erste Stadt, die <text:span text:style-name="T3">am 6. August 1945 </text:span>durch eine Atombombe zerstört wurde, <text:span text:style-name="T3">Nagasaki die zweite Stadt, drei Tage später, am 9. August – also heute auf den Tag!</text:span></text:p>
            <text:p text:style-name="P43"/>
            <text:p text:style-name="P43"><text:soft-page-break/>Der <text:span text:style-name="T10">große</text:span> weiße Atompilz gilt als Symbol für den Weltuntergang, für die Apokalypse.</text:p>
            <text:p text:style-name="P46">Hiroshima <text:span text:style-name="T3">und Nagasaki </text:span>steh<text:span text:style-name="T3">en </text:span>weltweit für die Angst vor der Atombombe.</text:p>
            <text:p text:style-name="P43"><text:span text:style-name="T3">Insbesondere </text:span>Hiroshima ist die Stadt, die die Hoffnung auf globalen Frieden <text:span text:style-name="T10">wachhalten </text:span>möchte.</text:p>
            <text:p text:style-name="P47">Dafür sind wir heute hier in Breyell zusammengekommen!</text:p>
          </table:table-cell>
        </table:table-row>
      </table:table>
      <text:p text:style-name="P4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omic Sans MS" svg:font-family="'Comic Sans MS'" style:font-family-generic="script"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7">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style:master-page style:name="Left_20_Page" style:display-name="Left Page" style:page-layout-name="Mpm2" style:next-style-name="Right_20_Page"/>
    <style:master-page style:name="Right_20_Page" style:display-name="Right Page" style:page-layout-name="Mpm3" style:next-style-name="Left_20_Page"/>
    <style:master-page style:name="Envelope" style:page-layout-name="Mpm4"/>
    <style:master-page style:name="Index" style:page-layout-name="Mpm1"/>
    <style:master-page style:name="HTML" style:page-layout-name="Mpm5"/>
    <style:master-page style:name="Footnote" style:page-layout-name="Mpm6"/>
    <style:master-page style:name="Endnote" style:page-layout-name="Mpm6"/>
    <style:master-page style:name="Landscape" style:page-layout-name="Mpm7"/>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09T14:34:33.596845300</meta:creation-date>
    <dc:date>2026-08-09T15:01:51.350740800</dc:date>
    <meta:editing-duration>PT15M56S</meta:editing-duration>
    <meta:editing-cycles>5</meta:editing-cycles>
    <meta:generator>LibreOffice/26.2.5.2$Windows_X86_64 LibreOffice_project/cd7284b4cbbfeb507e630c1aac019f4157393acb</meta:generator>
    <meta:document-statistic meta:table-count="1" meta:image-count="0" meta:object-count="0" meta:page-count="6" meta:paragraph-count="104" meta:word-count="1684" meta:character-count="11108" meta:non-whitespace-character-count="9458"/>
  </office:meta>
</office:document-meta>
</file>