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application/binary" manifest:full-path="layout-cache"/>
  <manifest:file-entry manifest:media-type="text/xml" manifest:full-path="content.xml"/>
  <manifest:file-entry manifest:media-type="application/rdf+xml" manifest:full-path="manifest.rdf"/>
  <manifest:file-entry manifest:media-type="text/xml" manifest:full-path="styles.xml"/>
  <manifest:file-entry manifest:media-type="text/xml" manifest:full-path="meta.xml"/>
  <manifest:file-entry manifest:media-type="" manifest:full-path="Thumbnails/thumbnail.png"/>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office:version="1.2">
  <office:scripts/>
  <office:font-face-decls>
    <style:font-face style:name="Arial2" svg:font-family="Arial" style:font-family-generic="swiss"/>
    <style:font-face style:name="Times New Roman" svg:font-family="'Times New Roman'" style:font-family-generic="roman" style:font-pitch="variable"/>
    <style:font-face style:name="Arial" svg:font-family="Arial" style:font-family-generic="swiss" style:font-pitch="variable"/>
    <style:font-face style:name="Arial1" svg:font-family="Ari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P1" style:family="paragraph" style:parent-style-name="Standard">
      <style:paragraph-properties fo:text-align="center" style:justify-single-word="false"/>
      <style:text-properties fo:font-size="16pt" fo:font-style="italic" fo:font-weight="bold" style:font-size-asian="16pt" style:font-style-asian="italic" style:font-weight-asian="bold" style:font-size-complex="16pt" style:font-style-complex="italic" style:font-weight-complex="bold"/>
    </style:style>
    <style:style style:name="P2" style:family="paragraph" style:parent-style-name="Standard">
      <style:paragraph-properties fo:text-align="justify" style:justify-single-word="false"/>
      <style:text-properties fo:font-size="14pt" fo:font-style="normal" fo:font-weight="bold" style:font-size-asian="14pt" style:font-style-asian="normal" style:font-weight-asian="bold" style:font-size-complex="14pt" style:font-style-complex="normal" style:font-weight-complex="bold"/>
    </style:style>
    <style:style style:name="P3" style:family="paragraph" style:parent-style-name="Standard">
      <style:paragraph-properties fo:text-align="justify" style:justify-single-word="false"/>
      <style:text-properties fo:font-size="14pt" fo:font-style="normal" fo:font-weight="bold" style:font-size-asian="14pt" style:font-style-asian="normal" style:font-weight-asian="bold" style:font-size-complex="14pt" style:font-style-complex="normal" style:font-weight-complex="bol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Freundliche Einladung und Mitteilung für die Presse</text:p>
      <text:p text:style-name="P1"/>
      <text:p text:style-name="P1"/>
      <text:p text:style-name="P2">Am 6. bzw. 9. August wird es genau 81 Jahre her sein, dass die japanischen Städte Hiroshima bzw. Nagasaki durch US-amerikanische Atombomben dem Erdboden gleich gemacht wurden.</text:p>
      <text:p text:style-name="P2"/>
      <text:p text:style-name="P2">Aus diesem Anlass laden Pax Christi, der Internationale Versöhnungsbund und die Ärztinnen und Ärzte für die Verhütung des Atomkrieges (IPPNW) im Kreis Viersen am 9. August zu einem mahnenden Gedenken auf dem Lambertimarkt in Nettetal Breyell ein.</text:p>
      <text:p text:style-name="P2"/>
      <text:p text:style-name="P2">Dabei werden ab 11.00 Uhr Informationsmaterial zu den Zerstörungen und den hunderttausenden Opfern der Atombombenangriffe auf die japanischen Städte <text:s/>und der Atomwaffenversuche in den Jahren danach schriftlich und in Form einer Plakatausstellung zu sehen sein.</text:p>
      <text:p text:style-name="P2"/>
      <text:p text:style-name="P2">Um 11.30 beginnt die Gedenkveranstaltung mit einem Grußwort des stellvertrtenden Bürgermeisters von Nettetal, Herr Holger Michels. Es wird musikalische Beiträge, auch zum Mitsingen, von dem „Duo Kendra &amp; Marie“ <text:s/>geben. Schülerinnen und Schüler der Gesamtschule Breyell werden ihre Gedanken zu Krieg und der atomaren Bedrohung, die sie bereits am Flaggentag der Bürgermeister für den Frieden am 8.Juli im Friedensspark Hinsbeck vorgetragen haben, in angepasster Form für das Gedenken erneut präsentieren.</text:p>
      <text:p text:style-name="P2"/>
      <text:p text:style-name="P2">Die Schülerinnen und Schüler werden auch die Origami Falttechnik für Papierkraniche demonstrieren. Diese sind eine Erinnerung an die Kinder, die durch und nach den Atombomben auf Hiroshima und Nagasaki dort gestorben sind. Sadako, ein Mädchen aus Hiroshima, war 10 Jahre nach der Explosion an Leukämie erkrankt. Weil nach einer Überlieferung derjenigen, die 1000 Kraniche faltete, ein Wunsch in Erfüllung gehen würde, versuchte sie so durch die Kraniche wieder gesund zu werden. Nach 644 gefalteten Kranichen starb Sadako am 25. Oktober 1955. So wurden die gefalteten Papierkraniche zu einem weltweiten Symbol für den Wunsch nach Ächtung der Atomwaffen.</text:p>
      <text:p text:style-name="P2"/>
      <text:p text:style-name="P2">Blumen zum Auslegen auf dem Platz in Form eines „Peace“-Zeichens sind sehr willkommen.</text:p>
      <text:p text:style-name="P2"/>
      <text:p text:style-name="P2">Wir laden alle interessierten Menschen zur Teilnahme an der Gedenkveranstaltung am Sonntag, 9.August 2026 ab 11 Uhr auf den Lambertimarkt in Nettetal Breyell ein. Die Vertreter der örtlichen und regionalen Presse sind herzlich zur Teilnahme und Berichterstattung sowie zur Ankündigung der Veranstaltung in ihren jeweiligen Medien eingeladen.</text:p>
      <text:p text:style-name="P1"/>
      <text:p text:style-name="P1"><text:soft-page-break/></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office:version="1.2">
  <office:font-face-decls>
    <style:font-face style:name="Arial2" svg:font-family="Arial" style:font-family-generic="swiss"/>
    <style:font-face style:name="Times New Roman" svg:font-family="'Times New Roman'" style:font-family-generic="roman" style:font-pitch="variable"/>
    <style:font-face style:name="Arial" svg:font-family="Arial" style:font-family-generic="swiss" style:font-pitch="variable"/>
    <style:font-face style:name="Arial1" svg:font-family="Ari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de" fo:country="DE" style:letter-kerning="true"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de" fo:country="DE" style:letter-kerning="true" style:font-name-asian="SimSun" style:font-size-asian="12pt" style:language-asian="zh" style:country-asian="CN" style:font-name-complex="Arial1"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icrosoft YaHei" style:font-size-asian="14pt" style:font-name-complex="Arial1"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Arial2"/>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Arial2" style:font-size-complex="12pt" style:font-style-complex="italic"/>
    </style:style>
    <style:style style:name="Index" style:family="paragraph" style:parent-style-name="Standard" style:class="index">
      <style:paragraph-properties text:number-lines="false" text:line-number="0"/>
      <style:text-properties style:font-name-complex="Arial2"/>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26-07-23T19:29:21.94</meta:creation-date>
    <dc:date>2026-07-27T13:18:59.77</dc:date>
    <meta:editing-duration>PT10M28S</meta:editing-duration>
    <meta:editing-cycles>3</meta:editing-cycles>
    <meta:generator>OpenOffice.org/3.4.1$Win32 OpenOffice.org_project/341m1$Build-9593</meta:generator>
    <meta:document-statistic meta:table-count="0" meta:image-count="0" meta:object-count="0" meta:page-count="2" meta:paragraph-count="8" meta:word-count="333" meta:character-count="2315"/>
  </office:meta>
</office:document-meta>
</file>